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984cm" fo:margin-left="0.009cm" fo:margin-top="0cm" fo:margin-bottom="0cm" table:align="left" style:writing-mode="lr-tb"/>
    </style:style>
    <style:style style:name="Tabela1.A" style:family="table-column">
      <style:table-column-properties style:column-width="1.109cm"/>
    </style:style>
    <style:style style:name="Tabela1.B" style:family="table-column">
      <style:table-column-properties style:column-width="5.154cm"/>
    </style:style>
    <style:style style:name="Tabela1.C" style:family="table-column">
      <style:table-column-properties style:column-width="6.292cm"/>
    </style:style>
    <style:style style:name="Tabela1.D" style:family="table-column">
      <style:table-column-properties style:column-width="3.427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officeooo:paragraph-rsid="00190edb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2pt" officeooo:paragraph-rsid="00190edb" style:font-size-asian="12pt" style:font-name-complex="Times New Roman1" style:font-size-complex="12pt"/>
    </style:style>
    <style:style style:name="P3" style:family="paragraph" style:parent-style-name="Standard">
      <style:paragraph-properties fo:line-height="150%"/>
      <style:text-properties officeooo:paragraph-rsid="00190edb"/>
    </style:style>
    <style:style style:name="P4" style:family="paragraph" style:parent-style-name="Standard" style:list-style-name="WWNum5">
      <loext:graphic-properties draw:fill="solid" draw:fill-color="#ffffff"/>
      <style:paragraph-properties fo:margin-top="0.494cm" fo:margin-bottom="0.397cm" style:contextual-spacing="false" fo:line-height="150%" fo:text-align="justify" style:justify-single-word="false" fo:background-color="#ffffff"/>
      <style:text-properties officeooo:paragraph-rsid="00190edb"/>
    </style:style>
    <style:style style:name="P5" style:family="paragraph" style:parent-style-name="List_20_Paragraph" style:list-style-name="WWNum6">
      <style:paragraph-properties fo:line-height="150%"/>
      <style:text-properties officeooo:paragraph-rsid="00190edb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1.076cm"/>
        </style:tab-stops>
      </style:paragraph-properties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 style:list-style-name="WWNum1">
      <style:paragraph-properties fo:margin-left="0cm" fo:margin-top="0cm" fo:margin-bottom="0cm" style:contextual-spacing="true" fo:line-height="100%" fo:text-align="start" style:justify-single-word="false" fo:orphans="2" fo:widows="2" fo:text-indent="-0.635cm" style:auto-text-indent="false">
        <style:tab-stops>
          <style:tab-stop style:position="1.076cm"/>
        </style:tab-stops>
      </style:paragraph-properties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start" style:justify-single-word="false" fo:orphans="2" fo:widows="2" fo:background-color="#ffffff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start" style:justify-single-word="false" fo:orphans="2" fo:widows="2" fo:background-color="#ffffff"/>
      <style:text-properties fo:color="#000000" loext:opacity="100%" style:font-name="Times New Roman" fo:font-size="12pt" fo:language="pl" fo:country="PL" officeooo:paragraph-rsid="00190edb" style:letter-kerning="false" style:font-name-asian="Times New Roman1" style:font-size-asian="12pt" style:language-asian="pl" style:country-asian="PL" style:font-name-complex="Times New Roman1" style:font-size-complex="12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officeooo:paragraph-rsid="00190edb" style:letter-kerning="tru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" fo:font-size="12pt" fo:language="pl" fo:country="PL" officeooo:paragraph-rsid="00190edb" style:letter-kerning="true" fo:background-color="#ffffff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4" style:family="paragraph" style:parent-style-name="Standard" style:list-style-name="WWNum3">
      <style:paragraph-properties fo:margin-left="0cm" fo:margin-top="0cm" fo:margin-bottom="0cm" style:contextual-spacing="true" fo:line-height="100%" fo:text-align="start" style:justify-single-word="false" fo:orphans="2" fo:widows="2" fo:text-indent="-0.635cm" style:auto-text-indent="false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 style:list-style-name="WWNum3">
      <loext:graphic-properties draw:fill="solid" draw:fill-color="#ffffff"/>
      <style:paragraph-properties fo:margin-left="0cm" fo:margin-top="0cm" fo:margin-bottom="0cm" style:contextual-spacing="false" fo:line-height="100%" fo:text-align="start" style:justify-single-word="false" fo:orphans="2" fo:widows="2" fo:text-indent="-0.635cm" style:auto-text-indent="false" fo:background-color="#ffffff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 style:list-style-name="WWNum4">
      <style:paragraph-properties fo:margin-left="0cm" fo:margin-top="0cm" fo:margin-bottom="0cm" style:contextual-spacing="true" fo:line-height="100%" fo:text-align="start" style:justify-single-word="false" fo:orphans="2" fo:widows="2" fo:text-indent="-0.635cm" style:auto-text-indent="false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top="0cm" fo:margin-bottom="0cm" style:contextual-spacing="true" fo:line-height="100%" fo:text-align="start" style:justify-single-word="false" fo:orphans="2" fo:widows="2"/>
      <style:text-properties fo:color="#000000" loext:opacity="100%" style:font-name="Times New Roman" fo:font-size="12pt" fo:language="pl" fo:country="PL" officeooo:paragraph-rsid="00190edb" style:letter-kerning="false" fo:background-color="#ffffff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18" style:family="paragraph" style:parent-style-name="Standard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pl" fo:country="PL" officeooo:paragraph-rsid="00190edb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Times New Roman" fo:font-size="12pt" fo:language="pl" fo:country="PL" officeooo:paragraph-rsid="00190edb" style:letter-kerning="true" style:font-name-asian="Calibri1" style:font-size-asian="12pt" style:language-asian="en" style:country-asian="US" style:font-name-complex="Times New Roman1" style:font-size-complex="12pt" style:language-complex="ar" style:country-complex="SA"/>
    </style:style>
    <style:style style:name="P20" style:family="paragraph" style:parent-style-name="Standard">
      <style:text-properties fo:color="#ff0000" loext:opacity="100%" style:font-name="Times New Roman" fo:font-size="12pt" officeooo:paragraph-rsid="00190edb" style:font-size-asian="12pt" style:font-name-complex="Times New Roman1" style:font-size-complex="12pt"/>
    </style:style>
    <style:style style:name="P21" style:family="paragraph" style:parent-style-name="Standard">
      <style:text-properties fo:color="#ff0000" loext:opacity="100%" style:font-name="Palatino Linotype" fo:font-size="10pt" officeooo:paragraph-rsid="00190edb" style:font-size-asian="10pt" style:font-size-complex="10pt"/>
    </style:style>
    <style:style style:name="P22" style:family="paragraph" style:parent-style-name="Standard">
      <style:text-properties officeooo:paragraph-rsid="00190edb"/>
    </style:style>
    <style:style style:name="P23" style:family="paragraph" style:parent-style-name="List_20_Paragraph" style:list-style-name="WWNum7">
      <style:text-properties officeooo:paragraph-rsid="00190edb"/>
    </style:style>
    <style:style style:name="T1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2" style:family="text">
      <style:text-properties style:font-name="Times New Roman" fo:font-size="12pt" style:font-size-asian="12pt" style:font-name-complex="Times New Roman1" style:font-size-complex="12pt"/>
    </style:style>
    <style:style style:name="T3" style:family="text">
      <style:text-properties style:font-name="Times New Roman" fo:font-size="12pt" style:text-underline-style="solid" style:text-underline-width="auto" style:text-underline-color="font-color" style:font-size-asian="12pt" style:font-name-complex="Times New Roman1" style:font-size-complex="12pt"/>
    </style:style>
    <style:style style:name="T4" style:family="text">
      <style:text-properties style:font-name="Times New Roman" fo:font-size="12pt" fo:font-weight="bold" style:letter-kerning="false" style:font-name-asian="Calibri1" style:font-size-asian="12pt" style:font-weight-asian="bold" style:font-name-complex="Times New Roman1" style:font-size-complex="12pt" style:font-weight-complex="bold"/>
    </style:style>
    <style:style style:name="T5" style:family="text">
      <style:text-properties fo:color="#000000" loext:opacity="100%" style:font-name="Times New Roman" fo:font-size="12pt" style:letter-kerning="false" style:font-name-asian="Times New Roman1" style:font-size-asian="12pt" style:language-asian="pl" style:country-asian="PL" style:font-name-complex="Times New Roman1" style:font-size-complex="12pt"/>
    </style:style>
    <style:style style:name="T6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7" style:family="text">
      <style:text-properties style:font-name="Times New Roman" fo:font-size="12pt" style:letter-kerning="false" style:font-name-asian="Calibri1" style:font-size-asian="12pt" style:font-name-complex="Times New Roman1" style:font-size-complex="12pt"/>
    </style:style>
    <style:style style:name="T8" style:family="text">
      <style:text-properties style:font-name="Times New Roman" fo:font-size="12pt" style:letter-kerning="false" style:font-size-asian="12pt" style:font-name-complex="Times New Roman1" style:font-size-complex="12pt"/>
    </style:style>
    <style:style style:name="T9" style:family="text">
      <style:text-properties style:font-name="Times New Roman" fo:font-size="12pt" style:letter-kerning="false" style:font-name-asian="Times New Roman1" style:font-size-asian="12pt" style:language-asian="pl" style:country-asian="PL" style:font-name-complex="Times New Roman1" style:font-size-complex="12pt"/>
    </style:style>
    <style:style style:name="T10" style:family="text">
      <style:text-properties fo:color="#ff0000" loext:opacity="100%" style:font-name="Times New Roman" fo:font-size="12pt" style:letter-kerning="false" style:font-name-asian="Times New Roman1" style:font-size-asian="12pt" style:language-asian="pl" style:country-asian="PL" style:font-name-complex="Times New Roman1" style:font-size-complex="12pt"/>
    </style:style>
    <style:style style:name="T11" style:family="text">
      <style:text-properties fo:color="#0070c0" loext:opacity="100%" style:font-name="Times New Roman" fo:font-size="12pt" style:letter-kerning="false" style:font-name-asian="Times New Roman1" style:font-size-asian="12pt" style:language-asian="pl" style:country-asian="PL" style:font-name-complex="Times New Roman1" style:font-size-complex="12pt"/>
    </style:style>
    <style:style style:name="T12" style:family="text">
      <style:text-properties fo:color="#333333" loext:opacity="100%" style:font-name="Times New Roman" fo:font-size="12pt" fo:background-color="#ffffff" loext:char-shading-value="0" style:font-size-asian="12pt" style:font-name-complex="Times New Roman1" style:font-size-complex="12pt"/>
    </style:style>
    <style:style style:name="T13" style:family="text">
      <style:text-properties style:font-name="Times New Roman" fo:font-size="12pt" fo:background-color="#ffffff" loext:char-shading-value="0" style:font-size-asian="12pt" style:font-name-complex="Times New Roman1" style:font-size-complex="12pt"/>
    </style:style>
    <style:style style:name="T14" style:family="text">
      <style:text-properties fo:color="#372a2a" loext:opacity="100%" style:font-name="Times New Roman" fo:font-size="12pt" fo:background-color="#fefefe" loext:char-shading-value="0" style:font-size-asian="12pt" style:font-name-complex="Times New Roman1" style:font-size-complex="12pt"/>
    </style:style>
    <style:style style:name="T15" style:family="text">
      <style:text-properties fo:color="#000000" loext:opacity="100%" style:font-name="Times New Roman" fo:font-size="12pt" style:letter-kerning="false" fo:background-color="#ffffff" loext:char-shading-value="0" style:font-name-asian="Calibri1" style:font-size-asian="12pt" style:font-name-complex="Times New Roman1" style:font-size-complex="12pt"/>
    </style:style>
    <style:style style:name="T16" style:family="text">
      <style:text-properties fo:color="#000000" loext:opacity="100%" style:font-name="Times New Roman" fo:font-size="12pt" style:letter-kerning="false" fo:background-color="#ffffff" loext:char-shading-value="0" style:font-size-asian="12pt" style:font-name-complex="Times New Roman1" style:font-size-complex="12pt"/>
    </style:style>
    <style:style style:name="T17" style:family="text">
      <style:text-properties style:font-name="Times New Roman" fo:font-size="12pt" style:letter-kerning="false" fo:background-color="#ffffff" loext:char-shading-value="0" style:font-name-asian="Calibri1" style:font-size-asian="12pt" style:font-name-complex="Times New Roman1" style:font-size-complex="12pt"/>
    </style:style>
    <style:style style:name="T18" style:family="text">
      <style:text-properties fo:color="#333333" loext:opacity="100%" style:font-name="Times New Roman" fo:font-size="12pt" style:letter-kerning="false" style:font-name-asian="Times New Roman1" style:font-size-asian="12pt" style:language-asian="pl" style:country-asian="PL" style:font-name-complex="Times New Roman1" style:font-size-complex="12pt"/>
    </style:style>
    <style:style style:name="T19" style:family="text">
      <style:text-properties fo:color="#ff0000" loext:opacity="100%" style:font-name="Times New Roman" fo:font-size="12pt" style:font-size-asian="12pt" style:font-name-complex="Times New Roman1" style:font-size-complex="12pt"/>
    </style:style>
    <style:style style:name="T20" style:family="text">
      <style:text-properties fo:color="#ff0000" loext:opacity="100%" style:font-name="Palatino Linotype" fo:font-size="10pt" style:font-size-asian="10pt" style:font-size-complex="10pt"/>
    </style:style>
    <style:style style:name="T21" style:family="text">
      <style:text-properties style:use-window-font-color="true" loext:opacity="0%" style:font-name="Times New Roman" fo:font-size="12pt" style:text-underline-style="none" style:font-size-asian="12pt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PLAN PRACY PEDAGOGA SPECJALNEGO</text:span></text:p>
      <text:p text:style-name="P1" loext:marker-style-name="T1"><text:span text:style-name="T1">W ROKU SZKOLNYM 2026/2027</text:span></text:p>
      <text:p text:style-name="P2" loext:marker-style-name="T2"/>
      <text:p text:style-name="P3" loext:marker-style-name="T3"><text:span text:style-name="T2">Imię i nazwisko nauczyciela: Agnieszka Jurczyk-Szatan, Urszula Kulik-Pukas</text:span></text:p>
      <text:p text:style-name="P3" loext:marker-style-name="T4"><text:bookmark-start text:name="_Hlk142557942"/><text:span text:style-name="T4">PODSTAWA PRAWNA:</text:span><text:bookmark-end text:name="_Hlk142557942"/></text:p>
      <text:list text:style-name="WWNum5">
        <text:list-item>
          <text:p text:style-name="P4" loext:marker-style-name="T5"><text:span text:style-name="T5">Rozporządzenie Ministra Edukacji Narodowej </text:span><text:bookmark-start text:name="_Hlk185541799"/><text:span text:style-name="T5">z dnia 9 sierpnia 2017 r. </text:span><text:bookmark-end text:name="_Hlk185541799"/><text:span text:style-name="T5"><text:line-break/>w sprawie zasad organizacji i udzielania pomocy psychologiczno-pedagogicznej w publicznych przedszkolach, szkołach i placówkach (tekst jedn.: Dz.U. z 2023 r., poz. 1798)</text:span></text:p>
        </text:list-item>
      </text:list>
      <text:p text:style-name="P3" loext:marker-style-name="T2"><text:span text:style-name="T2">CELE:</text:span></text:p>
      <text:list text:style-name="WWNum6">
        <text:list-item>
          <text:p text:style-name="P5" loext:marker-style-name="T2"><text:bookmark-start text:name="_Hlk142558653"/><text:span text:style-name="T2">Rozpoznawanie indywidualnych potrzeb uczniów objętych kształceniem specjalnym i dostosowywanie warunków oraz oddziaływań środowiska edukacyjnego w celu kompleksowego wsparcia ich rozwoju – współorganizacja kształcenia specjalnego i integracyjnego. </text:span><text:bookmark-end text:name="_Hlk142558653"/></text:p>
        </text:list-item>
        <text:list-item>
          <text:p text:style-name="P5" loext:marker-style-name="T2"><text:span text:style-name="T2">Udzielanie pomocy wspierającej uczniom, nauczycielom i rodzicom uczniów w ramach zapewnianej w szkole systemowej pomocy psychologiczno – pedagogicznej. </text:span></text:p>
        </text:list-item>
        <text:list-item>
          <text:p text:style-name="P5" loext:marker-style-name="T2"><text:span text:style-name="T2">Kształtowanie prawidłowych postaw (zrozumienia, szacunku, akceptacji) wśród społeczności szkolnej wobec osób z niepełnosprawnościami. </text:span></text:p>
        </text:list-item>
      </text:list>
      <text:p text:style-name="P2" loext:marker-style-name="T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6" loext:marker-style-name="T6"><text:span text:style-name="T6">L.p.</text:span></text:p>
          </table:table-cell>
          <table:table-cell table:style-name="Tabela1.A1" office:value-type="string">
            <text:p text:style-name="P6" loext:marker-style-name="T6"><text:span text:style-name="T6">Zadania wynikające</text:span></text:p>
            <text:p text:style-name="P6" loext:marker-style-name="T6"><text:span text:style-name="T6">z przepisów prawa oświatowego</text:span></text:p>
          </table:table-cell>
          <table:table-cell table:style-name="Tabela1.A1" office:value-type="string">
            <text:p text:style-name="P6" loext:marker-style-name="T6"><text:span text:style-name="T6">Planowane działania w zakresie realizacji zadań</text:span></text:p>
          </table:table-cell>
          <table:table-cell table:style-name="Tabela1.A1" office:value-type="string">
            <text:p text:style-name="P6" loext:marker-style-name="T6"><text:span text:style-name="T6">Termin realizacji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1. </text:span></text:p>
          </table:table-cell>
          <table:table-cell table:style-name="Tabela1.A1" office:value-type="string">
            <text:p text:style-name="P7" loext:marker-style-name="T7"><text:span text:style-name="T8">Współpraca <text:s text:c="28"/>z nauczycielami, wychowawcami grup wychowawczych lub innymi specjalistami, rodzicami oraz uczniami <text:s text:c="6"/>w zakresie:</text:span></text:p>
            <text:list text:style-name="WWNum1">
              <text:list-item>
                <text:p text:style-name="P8" loext:marker-style-name="T7"><text:span text:style-name="T5">a) rekomendowania dyrektorowi działań <text:s text:c="17"/>w zakresie zapewnienia aktywnego i pełnego uczestnictwa uczniów <text:s text:c="8"/>w życiu </text:span><text:span text:style-name="T9">przedszkola/szkoły </text:span><text:span text:style-name="T5">oraz dostępności.</text:span></text:p>
              </text:list-item>
            </text:list>
            <text:p text:style-name="P9" loext:marker-style-name="T5"><text:span text:style-name="T5">b) prowadzenia badań <text:s text:c="15"/>i działań diagnostycznych <text:s text:c="8"/>w związku <text:s text:c="26"/>z rozpoznawaniem indywidualnych potrzeb rozwojowych <text:s text:c="23"/>i edukacyjnych oraz </text:span><text:soft-page-break/><text:span text:style-name="T5">możliwości psychofizycznych </text:span><text:span text:style-name="T9">dzieci/uczniów </text:span><text:span text:style-name="T5">w celu określenia:</text:span></text:p>
            <text:p text:style-name="P7" loext:marker-style-name="T5"><text:span text:style-name="T5">- mocnych stron, predyspozycji, zainteresowań</text:span></text:p>
            <text:p text:style-name="P7" loext:marker-style-name="T4"><text:span text:style-name="T5"><text:s/>i uzdolnień,</text:span></text:p>
            <text:p text:style-name="P10" loext:marker-style-name="T5"><text:span text:style-name="T5">- przyczyn niepowodzeń edukacyjnych<text:line-break/>lub trudności w funkcjonowaniu </text:span><text:span text:style-name="T9">dzieci/ uczniów</text:span><text:span text:style-name="T10"> </text:span><text:span text:style-name="T5">w tym barier <text:s text:c="15"/>i ograniczeń utrudniających funkcjonowanie dziecka i jego uczestnictwo w życiu szkoły</text:span><text:span text:style-name="T9">/przedszkola. </text:span><text:span text:style-name="T5"><text:line-break/></text:span></text:p>
            <text:p text:style-name="P11" loext:marker-style-name="T5"/>
            <text:p text:style-name="P10" loext:marker-style-name="T5"><text:span text:style-name="T5">c) rozwiązywania problemów dydaktycznych<text:line-break/>i wychowawczych </text:span><text:span text:style-name="T9">dzieci/uczniów.</text:span></text:p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1" loext:marker-style-name="T5"/>
            <text:p text:style-name="P10" loext:marker-style-name="T5"><text:span text:style-name="T5"><text:line-break/></text:span></text:p>
            <text:p text:style-name="P10" loext:marker-style-name="T11"><text:span text:style-name="T5">d) określania niezbędnych do nauki warunków, sprzętu specjalistycznego <text:s text:c="7"/>i środków dydaktycznych, w tym wykorzystujących technologie informacyjno-komunikacyjne, odpowiednich ze względu na indywidualne potrzeby rozwojowe i edukacyjne oraz możliwości psychofizyczne </text:span><text:span text:style-name="T9">ucznia/dziecka.</text:span></text:p>
            <text:p text:style-name="P12" loext:marker-style-name="T2"/>
          </table:table-cell>
          <table:table-cell table:style-name="Tabela1.A1" office:value-type="string">
            <text:p text:style-name="P9" loext:marker-style-name="T12"><text:span text:style-name="T12">Rozpoznawanie indywidualnych potrzeb rozwojowych <text:s text:c="20"/>i edukacyjnych uczniów oraz ich problemów. </text:span></text:p>
            <text:p text:style-name="P12" loext:marker-style-name="T2"/>
            <text:p text:style-name="P12" loext:marker-style-name="T2"/>
            <text:p text:style-name="P12" loext:marker-style-name="T2"/>
            <text:p text:style-name="P9" loext:marker-style-name="T2"><text:span text:style-name="T2">Inicjowanie rozwiązań <text:s text:c="19"/>i wspieranie procesu integracji <text:s text:c="6"/>na terenie szkoły. Ścisła współpraca z dyrektorem placówki. Zgłaszanie propozycji</text:span></text:p>
            <text:p text:style-name="P9" loext:marker-style-name="T2"><text:span text:style-name="T2">dostosowywania warunków edukacji, określanie potrzeb. </text:span></text:p>
            <text:p text:style-name="P9" loext:marker-style-name="T2"><text:span text:style-name="T2">Działalność diagnostyczna:</text:span></text:p>
            <text:p text:style-name="P9" loext:marker-style-name="T2"><text:span text:style-name="T2">- analiza dokumentacji, <text:s text:c="19"/>w szczególności orzeczeń <text:s text:c="16"/>i opinii pod kątem zaleceń <text:s text:c="16"/>i wytycznych dotyczących form terapii, dostosowań, wyników diagnozy,</text:span></text:p>
            <text:p text:style-name="P9" loext:marker-style-name="T2"><text:soft-page-break/><text:span text:style-name="T2">- obserwacje, wywiady <text:s text:c="17"/></text:span><text:span text:style-name="T13">z uczniami, rodzicami uczniów, nauczycielami</text:span><text:span text:style-name="T2">, pomiary pedagogiczne, diagnoza. <text:s/></text:span></text:p>
            <text:p text:style-name="P12" loext:marker-style-name="T2"/>
            <text:p text:style-name="P9" loext:marker-style-name="T13"><text:span text:style-name="T12">Dokonywanie z zespołem Wielospecjalistycznej oceny poziomu funkcjonowania poszczególnych </text:span><text:span text:style-name="T13">uczniów/dzieci określającej mocne strony <text:s text:c="12"/>i trudności oraz potrzeby rozwojowe, edukacyjne. Wypracowanie dokumentacji. </text:span></text:p>
            <text:p text:style-name="P9" loext:marker-style-name="T13"><text:span text:style-name="T13">Rozpoznawanie potrzeb dzieci <text:s text:c="7"/>i uczniów z wykorzystaniem oceny funkcjonalnej <text:s text:c="20"/>w środowisku przedszkolnym <text:s text:c="13"/>i szkolnym.</text:span></text:p>
            <text:p text:style-name="P13" loext:marker-style-name="T13"/>
            <text:p text:style-name="P9" loext:marker-style-name="T13"><text:span text:style-name="T13">Konsultacje pedagogiczne dotyczące trudności i postępów uczniów, analiza przyczyn trudności wychowawczych, dydaktycznych. Ustalanie sposobów rozwijania zainteresowań oraz zapobiegania niepowodzeniom w nauce, rozwiązywanie problemów wychowawczych. </text:span></text:p>
            <text:p text:style-name="P13" loext:marker-style-name="T13"/>
            <text:p text:style-name="P9" loext:marker-style-name="T2"><text:span text:style-name="T2">Kierowanie na badania specjalistyczne do poradni psychologiczno – pedagogicznej uczniów przejawiających poważne deficyty, problemy rozwojowe. </text:span></text:p>
            <text:p text:style-name="P12" loext:marker-style-name="T2"/>
            <text:p text:style-name="P12" loext:marker-style-name="T2"/>
            <text:p text:style-name="P9" loext:marker-style-name="T2"><text:span text:style-name="T2">Pomoc w doborze materiałów edukacyjnych i ćwiczeniowych oraz właściwym dostosowaniu kart pracy do potrzeb i możliwości ucznia/dziecka.<text:line-break/>Dobór środków pomocowych dla uczniów/dzieci z różnorodnymi trudnościami </text:span><text:span text:style-name="T14">np. książek w języku Braille'a, aparatów słuchowych czy specjalnych programów komputerowych</text:span><text:span text:style-name="T2"> (np. wsparcie programem do komunikacji alternatywnej). </text:span></text:p>
            <text:p text:style-name="P12" loext:marker-style-name="T2"/>
          </table:table-cell>
          <table:table-cell table:style-name="Tabela1.A1" office:value-type="string">
            <text:p text:style-name="P9" loext:marker-style-name="T2"><text:span text:style-name="T2">Cały rok szkolny. </text:span></text:p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9" loext:marker-style-name="T2"><text:span text:style-name="T2">Cyklicznie, <text:s text:c="6"/>nie rzadziej niż raz w semestrze.</text:span></text:p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9" loext:marker-style-name="T2"><text:span text:style-name="T2">Kompleksowe przeprowadzanie we wrześniu <text:s text:c="10"/>i październiku, doraźnie w miarę potrzeb.</text:span></text:p>
            <text:p text:style-name="P12" loext:marker-style-name="T2"/>
            <text:p text:style-name="P12" loext:marker-style-name="T2"><text:soft-page-break/></text:p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9" loext:marker-style-name="T2"><text:span text:style-name="T2">Ciągłe, w razie potrzeb.</text:span></text:p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12" loext:marker-style-name="T2"/>
            <text:p text:style-name="P9" loext:marker-style-name="T2"><text:span text:style-name="T2">Po przeprowadzeniu badań.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2. </text:span></text:p>
          </table:table-cell>
          <table:table-cell table:style-name="Tabela1.A1" office:value-type="string">
            <text:p text:style-name="P9" loext:marker-style-name="T15"><text:span text:style-name="T16">Współpraca z zespołem <text:s text:c="13"/></text:span><text:soft-page-break/><text:span text:style-name="T16">w zakresie </text:span><text:span text:style-name="T5">opracowania <text:s text:c="12"/>i realizacji indywidualnego programu edukacyjno-terapeutycznego </text:span><text:span text:style-name="T9">ucznia/dziecka </text:span><text:span text:style-name="T5">posiadającego orzeczenie <text:line-break/>o potrzebie kształcenia specjalnego, w tym zapewnienia mu pomocy psychologiczno-pedagogicznej.</text:span></text:p>
          </table:table-cell>
          <table:table-cell table:style-name="Tabela1.A1" office:value-type="string">
            <text:p text:style-name="P9" loext:marker-style-name="T12"><text:span text:style-name="T2">Udział w pracach poszczególnych </text:span><text:soft-page-break/><text:span text:style-name="T2">zespołów ds. opracowania IPET, WOPFU oraz ewaluacji udzielonego wsparcia, przyjmowanie roli koordynatora (m.in. ustalanie terminów). Współtworzenie dokumentacji uczniów:</text:span></text:p>
            <text:p text:style-name="P9" loext:marker-style-name="T2"><text:span text:style-name="T2">Indywidualne programy edukacyjno - terapeutyczne, ustalanie dostosowań zgodnych <text:s text:c="6"/>z rodzajem niepełnosprawności, </text:span></text:p>
            <text:p text:style-name="P9" loext:marker-style-name="T2"><text:span text:style-name="T2">określenie zakresu i sposobów dostosowania wymagań edukacyjnych do indywidualnych potrzeb rozwojowych <text:s text:c="19"/>i edukacyjnych oraz możliwości psychofizycznych uczniów/dzieci</text:span></text:p>
            <text:p text:style-name="P9" loext:marker-style-name="T2"><text:span text:style-name="T2">w zakresie: metod, form pracy, środków dydaktycznych, warunków kształcenia, sposobów sprawdzania i oceniania,</text:span></text:p>
            <text:p text:style-name="P9" loext:marker-style-name="T12"><text:span text:style-name="T2">ustalanie form pomocy psychologiczno – pedagogicznej. <text:s/>Ustalenie i realizacja zintegrowanych działań specjalistów i nauczycieli <text:s text:c="11"/>w zakresie prowadzonych zajęć. </text:span><text:span text:style-name="T12">Dokonywanie oceny efektywności podejmowanych działań 2 razy <text:s text:c="6"/>w roku szkolnym. </text:span></text:p>
            <text:p text:style-name="P12" loext:marker-style-name="T2"/>
          </table:table-cell>
          <table:table-cell table:style-name="Tabela1.A1" office:value-type="string">
            <text:p text:style-name="P9" loext:marker-style-name="T2"><text:span text:style-name="T2">Inicjatywa </text:span><text:soft-page-break/><text:span text:style-name="T2">terminu pierwszego spotkania <text:s text:c="10"/>po przeprowadzeniu badań, opracowanie IPET- ów <text:s text:c="11"/>do </text:span></text:p>
            <text:p text:style-name="P9" loext:marker-style-name="T2"><text:span text:style-name="T2">30 września.</text:span></text:p>
            <text:p text:style-name="P9" loext:marker-style-name="T2"><text:span text:style-name="T2">Modyfikacja <text:s text:c="7"/>w miarę potrzeb, praca ustawiczna, proces ciągły.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3.</text:span></text:p>
          </table:table-cell>
          <table:table-cell table:style-name="Tabela1.A1" office:value-type="string">
            <text:p text:style-name="P9" loext:marker-style-name="T15"><text:span text:style-name="T16">Wspieranie nauczycieli, wychowawców grup wychowawczych i innych specjalistów w:</text:span></text:p>
            <text:list text:style-name="WWNum3">
              <text:list-item>
                <text:p text:style-name="P14" loext:marker-style-name="T17"><text:span text:style-name="T5">a) rozpoznawaniu przyczyn niepowodzeń edukacyjnych lub trudności w ich funkcjonowaniu, w tym barier i ograniczeń utrudniających funkcjonowanie dziecka <text:s text:c="7"/>i jego uczestnictwo w życiu </text:span><text:span text:style-name="T9">szkoły/przedszkola</text:span></text:p>
              </text:list-item>
              <text:list-item>
                <text:p text:style-name="P15" loext:marker-style-name="T5"><text:span text:style-name="T5">b) udzielaniu pomocy psychologiczno-pedagogicznej w bezpośredniej pracy<text:line-break/></text:span><text:span text:style-name="T9">z dzieckiem/uczniem,</text:span></text:p>
              </text:list-item>
            </text:list>
            <text:p text:style-name="P9" loext:marker-style-name="T5"><text:span text:style-name="T5">c) dostosowaniu sposobów <text:s text:c="9"/>i metod pracy do indywidualnych potrzeb </text:span><text:soft-page-break/><text:span text:style-name="T5">rozwojowych i edukacyjnych </text:span><text:span text:style-name="T9">ucznia/dziecka </text:span><text:span text:style-name="T5">oraz jego możliwości psychofizycznych,</text:span></text:p>
            <text:p text:style-name="P9" loext:marker-style-name="T9"><text:span text:style-name="T5">d) doborze metod, form kształcenia i środków dydaktycznych do potrzeb </text:span><text:span text:style-name="T9">uczniów/ dzieci.</text:span></text:p>
            <text:p text:style-name="P12" loext:marker-style-name="T2"/>
          </table:table-cell>
          <table:table-cell table:style-name="Tabela1.A1" office:value-type="string">
            <text:p text:style-name="P9" loext:marker-style-name="T12"><text:span text:style-name="T2">Dzielenie się swoją wiedzą <text:s text:c="14"/>i doświadczeniem. </text:span><text:span text:style-name="T12">Wspieranie <text:s/>specjalistów w doskonaleniu działań edukacyjno-terapeutycznych. </text:span></text:p>
            <text:p text:style-name="P9" loext:marker-style-name="T7"><text:span text:style-name="T8">Wspomaganie nauczycieli <text:s text:c="12"/>we właściwej interpretacji orzeczeń, opinii i innej dokumentacji uczniów/ dzieci. Wspólna analiza przyczyn niepowodzeń. Przekazywanie informacji na temat specyfiki specjalnych potrzeb uczniów. Udzielanie nauczycielom <text:s text:c="17"/>i specjalistom bieżących porad <text:s text:c="7"/>i pomocy w pracy z uczniem. Wskazywanie możliwości poprzez wsparcie merytoryczne. </text:span></text:p>
            <text:p text:style-name="P9" loext:marker-style-name="T7"><text:span text:style-name="T18">Udzielanie wsparcia w doborze metod, form pracy z </text:span><text:span text:style-name="T9">dzieckiem/ uczniem. Rekomendowanie </text:span><text:soft-page-break/><text:span text:style-name="T9">zindywidualizowanych środków dydaktycznych na poszczególnych zajęciach. Wspieranie działań wychowawczych. </text:span></text:p>
            <text:p text:style-name="P12" loext:marker-style-name="T2"/>
          </table:table-cell>
          <table:table-cell table:style-name="Tabela1.A1" office:value-type="string">
            <text:p text:style-name="P9" loext:marker-style-name="T2"><text:span text:style-name="T2">Praca ustawiczna, proces ciągły.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4.</text:span></text:p>
          </table:table-cell>
          <table:table-cell table:style-name="Tabela1.A1" office:value-type="string">
            <text:p text:style-name="P9" loext:marker-style-name="T15"><text:span text:style-name="T16">Udzielanie pomocy psychologiczno-pedagogicznej:</text:span></text:p>
            <text:list text:style-name="WWNum4">
              <text:list-item>
                <text:p text:style-name="P16" loext:marker-style-name="T15"><text:span text:style-name="T16">uczniom, rodzicom uczniów,</text:span></text:p>
              </text:list-item>
              <text:list-item>
                <text:p text:style-name="P16" loext:marker-style-name="T15"><text:span text:style-name="T16">nauczycielom.</text:span></text:p>
              </text:list-item>
            </text:list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  <text:p text:style-name="P17" loext:marker-style-name="T15"/>
          </table:table-cell>
          <table:table-cell table:style-name="Tabela1.A1" office:value-type="string">
            <text:p text:style-name="P9" loext:marker-style-name="T2"><text:span text:style-name="T2">Kwalifikowanie uczniów <text:s text:c="13"/>do różnych form pomocy psychologiczno – pedagogicznej zgodnie z ich potrzebami <text:s text:c="14"/>i zaleceniami PPP. </text:span></text:p>
            <text:p text:style-name="P18" loext:marker-style-name="T15"><text:span text:style-name="T18">Prowadzenie zajęć specjalistycznych dla </text:span><text:span text:style-name="T9">dzieci i uczniów</text:span><text:span text:style-name="T10"> </text:span><text:span text:style-name="T18">objętych taką pomocą. </text:span></text:p>
            <text:p text:style-name="P9" loext:marker-style-name="T2"><text:span text:style-name="T2">Udzielanie bezpośredniej, bieżącej pomocy w formie porad <text:s text:c="17"/>i konsultacji indywidualnych <text:s text:c="9"/>w sytuacjach trudnych zgłaszanych przez uczniów. <text:s/>Organizacja wsparcia dla nauczycieli i rodziców. Udzielanie porad, informacji – rozmowy wspierające z rodzicami uczniów. Indywidualne spotkania z uczniami i rodzicami w zakresie pojawiających się problemów.</text:span></text:p>
            <text:p text:style-name="P9" loext:marker-style-name="T2"><text:span text:style-name="T2">Udzielanie pomocy wychowawcom <text:s text:c="25"/>i nauczycielom w ich codziennej pracy z uczniami. Podejmowanie działań informacyjno – profilaktycznych. Promowanie higieny cyfrowej i aktywności off-line. Rozwijanie umiejętności bezpiecznego poruszania się w sieci i krytycznego myślenia oraz promowanie zdrowego stylu życia, aktywności ruchowe <text:s text:c="11"/>i zachowań prozdrowotnych.</text:span></text:p>
            <text:p text:style-name="P9" loext:marker-style-name="T12"><text:span text:style-name="T12">Dokonywanie oceny efektywności podejmowanych działań z zakresu pomocy psychologiczno – pedagogicznej. </text:span></text:p>
            <text:p text:style-name="P12" loext:marker-style-name="T2"/>
          </table:table-cell>
          <table:table-cell table:style-name="Tabela1.A1" office:value-type="string">
            <text:p text:style-name="P9" loext:marker-style-name="T2"><text:span text:style-name="T2">Pierwszy etap – wrzesień, </text:span></text:p>
            <text:p text:style-name="P9" loext:marker-style-name="T2"><text:span text:style-name="T2">proces ustawiczny, ciągły. 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5.</text:span></text:p>
          </table:table-cell>
          <table:table-cell table:style-name="Tabela1.A1" office:value-type="string">
            <text:p text:style-name="P9" loext:marker-style-name="T5"><text:span text:style-name="T8">Współpraca z innymi podmiotami</text:span><text:span text:style-name="T5">.</text:span></text:p>
            <text:p text:style-name="P12" loext:marker-style-name="T2"/>
          </table:table-cell>
          <table:table-cell table:style-name="Tabela1.A1" office:value-type="string">
            <text:p text:style-name="P18" loext:marker-style-name="T12"><text:span text:style-name="T12">Współdziałanie z instytucjami zewnętrznymi podejmowane <text:s text:c="8"/>ze względu na zaistniałe potrzeby (porady, konsultacje, </text:span><text:soft-page-break/><text:span text:style-name="T12">współorganizowanie szkoleń <text:s text:c="7"/>dla RP, warsztatów dla uczniów, organizowanie spotkań <text:s text:c="15"/>dla rodziców), m.in. z: poradnią psychologiczno-pedagogiczną, poradniami specjalistycznymi, </text:span><text:span text:style-name="T8">placówkami doskonalenia nauczycieli, innymi placówkami oświatowymi, organizacjami pozarządowymi, </text:span><text:span text:style-name="T12">instytucjami działającymi na rzecz rodziny, dzieci i uczniów. </text:span></text:p>
            <text:p text:style-name="P18" loext:marker-style-name="T7"><text:span text:style-name="T12"><text:s text:c="16"/></text:span></text:p>
          </table:table-cell>
          <table:table-cell table:style-name="Tabela1.A1" office:value-type="string">
            <text:p text:style-name="P9" loext:marker-style-name="T2"><text:span text:style-name="T2">Praca ciągła, ustawiczna.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6.</text:span></text:p>
          </table:table-cell>
          <table:table-cell table:style-name="Tabela1.A1" office:value-type="string">
            <text:p text:style-name="P9" loext:marker-style-name="T2"><text:span text:style-name="T2">Przedstawienie Radzie Pedagogicznej propozycji dotyczących doskonalenia zawodowego nauczycieli szkoły/przedszkola <text:s text:c="13"/>w zakresie wyżej wymienionych zadań.</text:span></text:p>
          </table:table-cell>
          <table:table-cell table:style-name="Tabela1.A1" office:value-type="string">
            <text:p text:style-name="P9" loext:marker-style-name="T2"><text:span text:style-name="T12">W ramach Wewnątrzszkolnego Doskonalenia Nauczycieli przygotowanie planu ukierunkowanych szkoleń, warsztatów. Współorganizowanie Wewnątrzszkolnego Doskonalenia Nauczycieli.</text:span></text:p>
            <text:p text:style-name="P9" loext:marker-style-name="T2"><text:span text:style-name="T2">Spotkania warsztatowo – szkoleniowe. </text:span></text:p>
            <text:p text:style-name="P9" loext:marker-style-name="T2"><text:span text:style-name="T2">Rekomendowanie szkoleń, literatury zgodnie z rozpoznanymi potrzebami.</text:span></text:p>
            <text:p text:style-name="P12" loext:marker-style-name="T2"/>
          </table:table-cell>
          <table:table-cell table:style-name="Tabela1.A1" office:value-type="string">
            <text:p text:style-name="P9" loext:marker-style-name="T2"><text:span text:style-name="T2">Przedstawienie radzie planu – wrzesień, </text:span></text:p>
            <text:p text:style-name="P9" loext:marker-style-name="T2"><text:span text:style-name="T2">praca ciągła.</text:span></text:p>
            <text:p text:style-name="P19" loext:marker-style-name="T2"/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7.</text:span></text:p>
          </table:table-cell>
          <table:table-cell table:style-name="Tabela1.A1" office:value-type="string">
            <text:p text:style-name="P9" loext:marker-style-name="T2"><text:span text:style-name="T2">Prowadzenie dokumentacji</text:span></text:p>
          </table:table-cell>
          <table:table-cell table:style-name="Tabela1.A1" office:value-type="string">
            <text:p text:style-name="P9" loext:marker-style-name="T2"><text:span text:style-name="T2">Dziennik pracy pedagoga specjalnego.</text:span></text:p>
            <text:p text:style-name="P9" loext:marker-style-name="T2"><text:span text:style-name="T2">Dzienniki zajęć specjalistycznych. </text:span></text:p>
            <text:p text:style-name="P9" loext:marker-style-name="T2"><text:span text:style-name="T2">Systematyczne gromadzenie dokumentacji uczniów/dzieci <text:s/>objętych pomocą psychologiczno – pedagogiczną. Wykaz uczniów zakwalifikowanych do różnych form pomocy. Teczki indywidualne uczniów zawierające dokumentację prowadzonych działań <text:s text:c="20"/>i czynności. </text:span></text:p>
            <text:p text:style-name="P9" loext:marker-style-name="T2"><text:span text:style-name="T2">Bieżące sporządzanie opinii <text:s text:c="10"/>na temat uczniów na wniosek uprawnionych organów i osób. <text:s/></text:span></text:p>
          </table:table-cell>
          <table:table-cell table:style-name="Tabela1.A1" office:value-type="string">
            <text:p text:style-name="P6" loext:marker-style-name="T2"><text:span text:style-name="T2">Cały rok szkolny.</text:span></text:p>
          </table:table-cell>
        </table:table-row>
      </table:table>
      <text:p text:style-name="P20" loext:marker-style-name="T19"/>
      <text:p text:style-name="P20" loext:marker-style-name="T19"/>
      <text:p text:style-name="P20" loext:marker-style-name="T19"/>
      <text:p text:style-name="P20" loext:marker-style-name="T19"/>
      <text:p text:style-name="P21" loext:marker-style-name="T20"/>
      <text:p text:style-name="P21" loext:marker-style-name="T20"/>
      <text:p text:style-name="P21" loext:marker-style-name="T20"/>
      <text:p text:style-name="P21" loext:marker-style-name="T20"/>
      <text:p text:style-name="P21" loext:marker-style-name="T20"/>
      <text:p text:style-name="P21" loext:marker-style-name="T20"/>
      <text:p text:style-name="P22" loext:marker-style-name="T2"><text:soft-page-break/><text:span text:style-name="T2">Załącznik 1: Kalendarium wybranych świąt </text:span></text:p>
      <text:list text:style-name="WWNum7">
        <text:list-item>
          <text:p text:style-name="P23" loext:marker-style-name="T2"><text:span text:style-name="T2">2 października – Dzień Empatii (gazetka)</text:span></text:p>
        </text:list-item>
        <text:list-item>
          <text:p text:style-name="P23" loext:marker-style-name="T2"><text:span text:style-name="T2">10 października – </text:span><text:a xlink:type="simple" xlink:href="https://zaczarowanesylaby.pl/kategoria-produktu/gazetki-i-prezentacje/swiatowy-dzien-zdrowia-psychicznego/" text:style-name="Internet_20_link" text:visited-style-name="Visited_20_Internet_20_Link"><text:span text:style-name="Internet_20_link"><text:span text:style-name="T21">Światowy Dzień Zdrowia Psychicznego</text:span></text:span></text:a></text:p>
        </text:list-item>
        <text:list-item>
          <text:p text:style-name="P23" loext:marker-style-name="T2"><text:span text:style-name="T2">Październik – Tydzień przeciwdziałania przemocy rówieśniczej</text:span></text:p>
        </text:list-item>
        <text:list-item>
          <text:p text:style-name="P23" loext:marker-style-name="T2"><text:span text:style-name="T2">16 listopada – </text:span><text:a xlink:type="simple" xlink:href="https://zaczarowanesylaby.pl/kategoria-produktu/gazetki-i-prezentacje/listopad/" text:style-name="Internet_20_link" text:visited-style-name="Visited_20_Internet_20_Link"><text:span text:style-name="Internet_20_link"><text:span text:style-name="T21">Dzień Tolerancji</text:span></text:span></text:a></text:p>
        </text:list-item>
        <text:list-item>
          <text:p text:style-name="P23" loext:marker-style-name="T2"><text:span text:style-name="T2">20 listopada – </text:span><text:a xlink:type="simple" xlink:href="https://zaczarowanesylaby.pl/kategoria-produktu/gazetki-i-prezentacje/listopad/" text:style-name="Internet_20_link" text:visited-style-name="Visited_20_Internet_20_Link"><text:span text:style-name="Internet_20_link"><text:span text:style-name="T21">Dzień Praw Dziecka</text:span></text:span></text:a></text:p>
        </text:list-item>
        <text:list-item>
          <text:p text:style-name="P23" loext:marker-style-name="T2"><text:span text:style-name="T2">21 listopada – </text:span><text:a xlink:type="simple" xlink:href="https://zaczarowanesylaby.pl/kategoria-produktu/gazetki-i-prezentacje/listopad/" text:style-name="Internet_20_link" text:visited-style-name="Visited_20_Internet_20_Link"><text:span text:style-name="Internet_20_link"><text:span text:style-name="T21">Dzień Życzliwości</text:span></text:span></text:a><text:span text:style-name="T2"> (skrzynka dobrych wiadomości)</text:span></text:p>
        </text:list-item>
        <text:list-item>
          <text:p text:style-name="P23" loext:marker-style-name="T2"><text:span text:style-name="T2">10 lutego – </text:span><text:a xlink:type="simple" xlink:href="https://zaczarowanesylaby.pl/kategoria-produktu/gazetki-i-prezentacje/luty/" text:style-name="Internet_20_link" text:visited-style-name="Visited_20_Internet_20_Link"><text:span text:style-name="Internet_20_link"><text:span text:style-name="T21">Dzień Bezpiecznego Internetu</text:span></text:span></text:a><text:span text:style-name="T2"> </text:span></text:p>
        </text:list-item>
        <text:list-item>
          <text:p text:style-name="P23" loext:marker-style-name="T2"><text:span text:style-name="T2">23 lutego – Dzień walki z depresją</text:span></text:p>
        </text:list-item>
        <text:list-item>
          <text:p text:style-name="P23" loext:marker-style-name="T2"><text:span text:style-name="T2">21 marca – </text:span><text:a xlink:type="simple" xlink:href="https://zaczarowanesylaby.pl/kategoria-produktu/gazetki-i-prezentacje/swiatowy-dzien-osob-z-zespolem-downa/" text:style-name="Internet_20_link" text:visited-style-name="Visited_20_Internet_20_Link"><text:span text:style-name="Internet_20_link"><text:span text:style-name="T21">Światowy Dzień Zespołu Downa</text:span></text:span></text:a></text:p>
        </text:list-item>
        <text:list-item>
          <text:p text:style-name="P23" loext:marker-style-name="T2"><text:span text:style-name="T2">2 kwietnia – </text:span><text:a xlink:type="simple" xlink:href="https://zaczarowanesylaby.pl/kategoria-produktu/gazetki-i-prezentacje/swiatowy-dzien-swiadomosci-autyzmu/" text:style-name="Internet_20_link" text:visited-style-name="Visited_20_Internet_20_Link"><text:span text:style-name="Internet_20_link"><text:span text:style-name="T21">Światowy Dzień Świadomości Autyzmu</text:span></text:span></text:a></text:p>
        </text:list-item>
        <text:list-item>
          <text:p text:style-name="P23" loext:marker-style-name="T2"><text:span text:style-name="T2">7 kwietnia – Światowy Dzień Zdrowia</text:span></text:p>
        </text:list-item>
        <text:list-item>
          <text:p text:style-name="P23" loext:marker-style-name="T2"><text:span text:style-name="T2">23 kwietnia – Światowy Dzień Książki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1" style:display-name="ListLabel 1" style:family="text">
      <style:text-properties style:font-name="Cambria" fo:font-family="Cambria" style:font-family-generic="roman" style:font-pitch="variable" fo:font-weight="normal" style:font-name-asian="Times New Roman1" style:font-family-asian="'Times New Roman'" style:font-family-generic-asian="system" style:font-pitch-asian="variable" style:font-weight-asian="normal" style:font-name-complex="Times New Roman1" style:font-family-complex="'Times New Roman'" style:font-family-generic-complex="system" style:font-pitch-complex="variable" style:font-weight-complex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9" style:display-name="ListLabel 19" style:family="text">
      <style:text-properties fo:color="#000000" loext:opacity="100%"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6:31:32.150529400</meta:creation-date>
    <dc:date>2026-08-31T16:32:21.717968800</dc:date>
    <meta:editing-duration>PT49S</meta:editing-duration>
    <meta:editing-cycles>1</meta:editing-cycles>
    <meta:document-statistic meta:table-count="1" meta:image-count="0" meta:object-count="0" meta:page-count="6" meta:paragraph-count="103" meta:word-count="1100" meta:character-count="10259" meta:non-whitespace-character-count="8540"/>
    <meta:generator>LibreOffice/25.2.7.2$Windows_X86_64 LibreOffice_project/5cbfd1ab6520636bb5f7b99185aa69bd7456825d</meta:generator>
  </office:meta>
</office:document-meta>
</file>